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臺北科技大學校務預算對民間團體及個人補(捐)助經費彙總表<text:s text:c="69"/></text:p>
            <text:p>112年度截至第4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綜合規劃處內控規劃科張惠雯</meta:initial-creator>
    <dc:creator>user-037159</dc:creator>
    <meta:creation-date>2020-03-18T03:37:44Z</meta:creation-date>
    <dc:date>2024-01-02T10:09:41Z</dc:date>
    <meta:print-date>2020-06-29T08:30:41Z</meta:print-date>
    <meta:editing-cycles>8</meta:editing-cycles>
    <meta:editing-duration>PT480S</meta:editing-duration>
  </office:meta>
</office:document-meta>
</file>