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1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02-08">0000/00/00</text:date>, <text:time style:data-style-name="N2" text:time-value="16:11:35.018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2-02-08T16:11:51.655000000</dc:date>
    <meta:print-date>2021-02-01T02:40:28Z</meta:print-date>
    <meta:editing-duration>PT13M4S</meta:editing-duration>
    <meta:editing-cycles>8</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