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12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01-25">0000/00/00</text:date>, <text:time style:data-style-name="N2" text:time-value="15:13:38.832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2-01-25T15:13:47.980000000</dc:date>
    <meta:print-date>2021-02-01T02:40:28Z</meta:print-date>
    <meta:editing-duration>PT12M47S</meta:editing-duration>
    <meta:editing-cycles>7</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