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11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12-08">0000/00/00</text:date>, <text:time style:data-style-name="N2" text:time-value="11:54:29.763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12-08T11:54:38.963000000</dc:date>
    <meta:print-date>2021-02-01T02:40:28Z</meta:print-date>
    <meta:editing-duration>PT12M38S</meta:editing-duration>
    <meta:editing-cycles>6</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