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15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0年6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07-08">0000/00/00</text:date>, <text:time>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07-08T15:56:37.344000000</dc:date>
    <meta:print-date>2021-02-01T02:40:28Z</meta:print-date>
    <meta:editing-duration>PT28S</meta:editing-duration>
    <meta:editing-cycles>1</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