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3.59833333333333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7年度第3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</text:p>
            <text:p>107<text:span text:style-name="T3">年度第3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8-10-31T02:50:57Z</dc:date>
    <meta:print-date>2016-12-26T01:51:23Z</meta:print-date>
  </office:meta>
</office:document-meta>
</file>